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egoe UI Historic" svg:font-family="'Segoe UI Historic', 'Segoe UI', Helvetica, Arial, sans-serif"/>
    <style:font-face style:name="inherit" svg:font-family="inherit"/>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left="0cm" fo:margin-right="0cm" fo:margin-top="0cm" fo:margin-bottom="0cm" fo:orphans="2" fo:widows="2" fo:text-indent="0cm" style:auto-text-indent="false"/>
      <style:text-properties fo:font-variant="normal" fo:text-transform="none" fo:color="#080809" style:font-name="inherit" fo:font-size="11.25pt" fo:letter-spacing="normal" fo:font-style="normal" fo:font-weight="normal"/>
    </style:style>
    <style:style style:name="P2" style:family="paragraph" style:parent-style-name="Standard">
      <style:paragraph-properties fo:margin-left="0cm" fo:margin-right="0cm" fo:margin-top="0cm" fo:margin-bottom="0cm" fo:orphans="2" fo:widows="2" fo:text-indent="0cm" style:auto-text-indent="false" fo:padding="0cm" fo:border="none"/>
    </style:style>
    <style:style style:name="P3" style:family="paragraph" style:parent-style-name="Standard">
      <style:paragraph-properties fo:margin-left="0cm" fo:margin-right="0cm" fo:margin-top="0cm" fo:margin-bottom="0cm" fo:orphans="2" fo:widows="2" fo:text-indent="0cm" style:auto-text-indent="false" fo:padding="0cm" fo:border="none"/>
      <style:text-properties fo:font-variant="normal" fo:text-transform="none" fo:color="#080809" style:font-name="inherit" fo:font-size="11.25pt" fo:letter-spacing="normal" fo:font-style="normal" fo:font-weight="normal"/>
    </style:style>
    <style:style style:name="P4" style:family="paragraph" style:parent-style-name="Standard">
      <style:paragraph-properties fo:margin-top="0cm" fo:margin-bottom="0cm" fo:orphans="2" fo:widows="2"/>
      <style:text-properties fo:font-variant="normal" fo:text-transform="none" fo:color="#080809" style:font-name="inherit" fo:font-size="11.25pt" fo:letter-spacing="normal" fo:font-style="normal" fo:font-weight="normal"/>
    </style:style>
    <style:style style:name="P5" style:family="paragraph" style:parent-style-name="Standard">
      <style:paragraph-properties fo:margin-top="0cm" fo:margin-bottom="0cm" fo:orphans="2" fo:widows="2"/>
      <style:text-properties fo:font-variant="normal" fo:text-transform="none" fo:color="#080809" style:text-line-through-style="none" style:font-name="inherit" fo:font-size="11.25pt" fo:letter-spacing="normal" fo:font-style="normal" style:text-underline-style="none" fo:font-weight="normal" style:text-blinking="false"/>
    </style:style>
    <style:style style:name="T1" style:family="text">
      <style:text-properties style:text-line-through-style="none" style:text-underline-style="none" style:text-blinking="false"/>
    </style:style>
    <style:style style:name="T2" style:family="text">
      <style:text-properties fo:font-variant="normal" fo:text-transform="none" fo:color="#0064d1" style:text-line-through-style="none" style:font-name="inherit" fo:font-size="11.25pt" fo:letter-spacing="normal" fo:font-style="normal" style:text-underline-style="none" fo:font-weight="normal" style:text-blinking="false"/>
    </style:style>
    <style:style style:name="T3" style:family="text">
      <style:text-properties fo:font-variant="normal" fo:text-transform="none" fo:color="#080809" style:font-name="inherit" fo:font-size="11.25pt" fo:letter-spacing="normal" fo:font-style="normal" fo:font-weight="normal"/>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
      <text:p text:style-name="P2"><text:a xlink:type="simple" xlink:href="https://www.facebook.com/hashtag/nouvellechronique?__cft__[0]=AZbjdNFaY92kLhlo0AhOS-l2QaQne7wvMnF39ZA8nTXwqn25dUVo_JMTr4Ci3SZqA33XYVfnr2qi2WclpWIDa9X9BZqTFcCDnDl2oipg_uqJ3dUl1aIvzQ3_xcIJ7q1gYlcBhNWnfbbeSLMOIS80ITHAJDglW0R6wbQ4uojVnFGV3A&amp;__tn__=*NK-R" text:style-name="Internet_20_link" text:visited-style-name="Visited_20_Internet_20_Link"><text:span text:style-name="T2">#Nouvellechronique</text:span></text:a><text:span text:style-name="T3"> </text:span><text:a xlink:type="simple" xlink:href="https://www.facebook.com/hashtag/spsimplementpro?__cft__[0]=AZbjdNFaY92kLhlo0AhOS-l2QaQne7wvMnF39ZA8nTXwqn25dUVo_JMTr4Ci3SZqA33XYVfnr2qi2WclpWIDa9X9BZqTFcCDnDl2oipg_uqJ3dUl1aIvzQ3_xcIJ7q1gYlcBhNWnfbbeSLMOIS80ITHAJDglW0R6wbQ4uojVnFGV3A&amp;__tn__=*NK-R" text:style-name="Internet_20_link" text:visited-style-name="Visited_20_Internet_20_Link"><text:span text:style-name="T2">#spsimplementpro</text:span></text:a><text:span text:style-name="T3"> </text:span><text:a xlink:type="simple" xlink:href="https://www.facebook.com/hashtag/nouvelles?__cft__[0]=AZbjdNFaY92kLhlo0AhOS-l2QaQne7wvMnF39ZA8nTXwqn25dUVo_JMTr4Ci3SZqA33XYVfnr2qi2WclpWIDa9X9BZqTFcCDnDl2oipg_uqJ3dUl1aIvzQ3_xcIJ7q1gYlcBhNWnfbbeSLMOIS80ITHAJDglW0R6wbQ4uojVnFGV3A&amp;__tn__=*NK-R" text:style-name="Internet_20_link" text:visited-style-name="Visited_20_Internet_20_Link"><text:span text:style-name="T2">#Nouvelles</text:span></text:a><text:span text:style-name="T3"> </text:span><text:a xlink:type="simple" xlink:href="https://www.facebook.com/hashtag/poésie?__cft__[0]=AZbjdNFaY92kLhlo0AhOS-l2QaQne7wvMnF39ZA8nTXwqn25dUVo_JMTr4Ci3SZqA33XYVfnr2qi2WclpWIDa9X9BZqTFcCDnDl2oipg_uqJ3dUl1aIvzQ3_xcIJ7q1gYlcBhNWnfbbeSLMOIS80ITHAJDglW0R6wbQ4uojVnFGV3A&amp;__tn__=*NK-R" text:style-name="Internet_20_link" text:visited-style-name="Visited_20_Internet_20_Link"><text:span text:style-name="T2">#poésie</text:span></text:a><text:span text:style-name="T3"> </text:span><text:a xlink:type="simple" xlink:href="https://www.facebook.com/hashtag/douceur?__cft__[0]=AZbjdNFaY92kLhlo0AhOS-l2QaQne7wvMnF39ZA8nTXwqn25dUVo_JMTr4Ci3SZqA33XYVfnr2qi2WclpWIDa9X9BZqTFcCDnDl2oipg_uqJ3dUl1aIvzQ3_xcIJ7q1gYlcBhNWnfbbeSLMOIS80ITHAJDglW0R6wbQ4uojVnFGV3A&amp;__tn__=*NK-R" text:style-name="Internet_20_link" text:visited-style-name="Visited_20_Internet_20_Link"><text:span text:style-name="T2">#douceur</text:span></text:a></text:p>
      <text:p text:style-name="P4"/>
      <text:p text:style-name="P4">Je vous présente un recueil de nouvelles, de 250 nouvelles de chacune 1000 caractères et pas un de plus. </text:p>
      <text:p text:style-name="P4">RÊVENONS à NOUS ... </text:p>
      <text:p text:style-name="P4">J'ai eu plaisir à découvrir ces histoires aux sujets variés. J'ai enrichi ma culture grâce à des anecdotes historiques. </text:p>
      <text:p text:style-name="P4">J'ai tout aimé mais je donnerai une mention spéciale à "La composition du vrai." , "Indiana Tonton" et "Des couronnes en papier" .</text:p>
      <text:p text:style-name="P4">Un ouvrage qui se lit comme on veut, une nouvelle de temps en temps, dans l'ordre ou pas... ou en mode dévoreur qui une fois dans sa lecture ne le quitte plus. </text:p>
      <text:p text:style-name="P4">Merci infiniment Sylvain Guillaumet pour ce partage et pour votre écriture. </text:p>
      <text:p text:style-name="P1">J'espère que par mes mots je vous donne envie de découvrir "Rêvenons à nous" ... et que celui-ci vous fera rêver comme moi. </text:p>
      <text:p text:style-name="P3"/>
      <text:p text:style-name="P3">Et vive la lecture <text:span text:style-name="T1"><draw:frame draw:style-name="fr1" draw:name="images1" text:anchor-type="as-char" svg:width="0.423cm" svg:height="0.423cm" draw:z-index="0"><draw:image xlink:href="https://static.xx.fbcdn.net/images/emoji.php/v9/t4c/1/16/1f642.png" xlink:type="simple" xlink:show="embed" xlink:actuate="onLoad"/><svg:title>?</svg:title></draw:frame></text:span></text:p>
      <text:p text:style-name="P2"><text:a xlink:type="simple" xlink:href="https://www.instagram.com/p/DaumUjajNRX/?img_index=1&amp;fbclid=IwcGRvZgFleHRuA2FlbQIxMABicmlkETBwMjRLV0ZoMmw1VTNqbnJVc3J0YwZhcHBfaWQQMjIyMDM5MTc4ODIwMDg5MgABHr-z0G75G5Sn2Gan1pK9VY10uQfKz4cmySZKozzNgpChMIflDhX6FiFLs7nC_aem_OFiUhOJE-JZ5sDqlvgdGpw" office:target-frame-name="_blank" xlink:show="new" text:style-name="Internet_20_link" text:visited-style-name="Visited_20_Internet_20_Link"><text:span text:style-name="T2"/></text:a></text:p>
      <text:p text:style-name="P2"><text:a xlink:type="simple" xlink:href="https://www.instagram.com/p/DaumUjajNRX/?img_index=1&amp;fbclid=IwcGRvZgFleHRuA2FlbQIxMABicmlkETBwMjRLV0ZoMmw1VTNqbnJVc3J0YwZhcHBfaWQQMjIyMDM5MTc4ODIwMDg5MgABHr-z0G75G5Sn2Gan1pK9VY10uQfKz4cmySZKozzNgpChMIflDhX6FiFLs7nC_aem_OFiUhOJE-JZ5sDqlvgdGpw" office:target-frame-name="_blank" xlink:show="new" text:style-name="Internet_20_link" text:visited-style-name="Visited_20_Internet_20_Link"><text:span text:style-name="T2">https://www.instagram.com/p/DaumUjajNRX/?img_index=1</text:span></text:a><text:span text:style-name="T3"> </text:span></text:p>
      <text:p text:style-name="P5"/>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egoe UI Historic" svg:font-family="'Segoe UI Historic', 'Segoe UI', Helvetica, Arial, sans-serif"/>
    <style:font-face style:name="inherit" svg:font-family="inherit"/>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Sylvain Guillaumet</meta:initial-creator>
    <meta:creation-date>2026-08-05T17:45:24.06</meta:creation-date>
    <meta:document-statistic meta:table-count="0" meta:image-count="1" meta:object-count="0" meta:page-count="1" meta:paragraph-count="10" meta:word-count="141" meta:character-count="871"/>
    <dc:date>2026-08-05T17:46:44.23</dc:date>
    <dc:creator>Sylvain Guillaumet</dc:creator>
    <meta:editing-duration>PT1M21S</meta:editing-duration>
    <meta:editing-cycles>1</meta:editing-cycles>
    <meta:generator>OpenOffice/4.1.16$Win32 OpenOffice.org_project/4116m3$Build-9816</meta:generator>
  </office:meta>
</office:document-meta>
</file>